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астники-велоклуба-из-южнопортового-накатали-свыше-60-км-за-день"/>Участники велоклуба из Южнопортового накатали свыше 60 км за день<text:bookmark-end text:name="участники-велоклуба-из-южнопортового-накатали-свыше-60-км-за-день"/></text:h>
      <text:p text:style-name="First_20_paragraph">07.07.2021</text:p>
      <text:p text:style-name="Text_20_body"><text:span text:style-name="T1">Велогруппа из Южнопортового района совершила заезд по маршруту м. Кожуховская — озеро Волкуша в Лыткарино — м. Кожуховская протяженностью 60 км.</text:span> Участники смогли покупаться в озере и хорошо отдохнуть. Присоединиться к велоклубу «Крути педали» в ГБУ «Святогор» могут все желающие.</text:p>
      <text:p text:style-name="Text_20_body"><text:line-break/></text:p>
      <text:p text:style-name="Text_20_body">Адрес страницы: <text:a xlink:type="simple" xlink:href="http://uzhnoport.mos.ru/presscenter/news/detail/10086989.html" office:name=""><text:span text:style-name="Definition">http://uzhnoport.mos.ru/presscenter/news/detail/10086989.html</text:span></text:a></text:p>
      <text:p text:style-name="Text_20_body"><text:a xlink:type="simple" xlink:href="http://uzhnoport.mos.ru" office:name=""><text:span text:style-name="Definition">Управа Южнопортов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01T02:55:25Z</meta:creation-date>
    <dc:date>2024-07-01T02:55:25Z</dc:date>
  </office:meta>
</office:document-meta>
</file>