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ция-безопасность-проходит-на-московской-железной-дороге"/>Акция «Безопасность» проходит на Московской железной дороге<text:bookmark-end text:name="акция-безопасность-проходит-на-московской-железной-дороге"/></text:h>
      <text:p text:style-name="First_20_paragraph">26.03.2018</text:p>
      <text:p text:style-name="Text_20_body"><text:line-break/></text:p>
      <text:p text:style-name="Text_20_body"><text:line-break/></text:p>
      <text:p text:style-name="Text_20_body">Адрес страницы: <text:a xlink:type="simple" xlink:href="http://uzhnoport.mos.ru/presscenter/news/detail/2900069.html" office:name=""><text:span text:style-name="Definition">http://uzhnoport.mos.ru/presscenter/news/detail/2900069.html</text:span></text:a></text:p>
      <text:p text:style-name="Text_20_body"><text:a xlink:type="simple" xlink:href="http://uzhnoport.mos.ru" office:name=""><text:span text:style-name="Definition">Управа Южнопортов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1T22:04:31Z</meta:creation-date>
    <dc:date>2024-08-21T22:04:31Z</dc:date>
  </office:meta>
</office:document-meta>
</file>