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жим-работы-катка-на-новоостаповской-выберут-жители-южнопортового"/>Режим работы катка на Новоостаповской выберут жители Южнопортового<text:bookmark-end text:name="режим-работы-катка-на-новоостаповской-выберут-жители-южнопортового"/></text:h>
      <text:p text:style-name="First_20_paragraph">28.10.2016</text:p>
      <text:p text:style-name="Text_20_body">Опрос, в котором москвичи могут высказать свои предпочтения относительно расписания работы ледовых площадок в ЮВАО, в том числе катка по адресу Новоостаповская улица, дом 8, начался на портале «Активный гражданин».</text:p>
      <text:p text:style-name="Text_20_body">На выбор предлагается несколько вариантов режима работы: «10.00–20.00», «9.00–21.00», «8.00–22.00» и «9.00–23.00».</text:p>
      <text:p text:style-name="Text_20_body"><text:line-break/></text:p>
      <text:p text:style-name="Text_20_body">– Я проголосовала за график с 9.00 до 23.00, потому что поздно заканчиваю работать. А поскольку я очень люблю кататься на коньках, то мне хотелось бы почаще ходить на каток. Такая возможность у меня будет только в том случае, если каток будет открыт до 23.00, – рассказала жительница Южнопортового Наталья Андреева.</text:p>
      <text:p text:style-name="Text_20_body"><text:line-break/></text:p>
      <text:p text:style-name="Text_20_body">Отметим, что в столице прошлой зимой работало почти 90 катков с искусственным покрытием общей площадью порядка 300 тыс. кв. метров. Спортивные площадки расположены в местах «шаговой доступности» – во дворах, в парках и скверах – и оснащены всем необходимым для комфортного отдыха. Оборудование катков позволяет пользоваться ими даже при плюсовой температуре на улице.</text:p>
      <text:p text:style-name="Text_20_body">По итогам прошлогоднего голосования в проекте «Активный гражданин» большинство участников предпочли режим работы ледовых площадок с 9.00 до 23.00. (мю)</text:p>
      <text:p text:style-name="Text_20_body"><text:line-break/></text:p>
      <text:p text:style-name="Text_20_body">Адрес страницы: <text:a xlink:type="simple" xlink:href="http://uzhnoport.mos.ru/presscenter/news/detail/4068101.html" office:name=""><text:span text:style-name="Definition">http://uzhnoport.mos.ru/presscenter/news/detail/4068101.html</text:span></text:a></text:p>
      <text:p text:style-name="Text_20_body"><text:a xlink:type="simple" xlink:href="http://uzhnoport.mos.ru" office:name=""><text:span text:style-name="Definition">Управа Южнопортов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10T14:56:06Z</meta:creation-date>
    <dc:date>2025-03-10T14:56:06Z</dc:date>
  </office:meta>
</office:document-meta>
</file>