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торой-городской-форум-школьного-добровольчества"/>Второй городской форум школьного добровольчества<text:bookmark-end text:name="второй-городской-форум-школьного-добровольчества"/></text:h>
      <text:p text:style-name="First_20_paragraph">17.11.2016</text:p>
      <text:p text:style-name="Text_20_body">14 декабря 2016 года на базе ГБУ «Московский дом общественных организаций» (г. Москва, 4-й Вешняковский проезд д.1, корп.1) состоится Второй городской форум школьного добровольчества (волонтерства), организатором которого является Межрегиональная общественная организация врачей-реабилитологов и Региональная молодежная общественная организация «Центр содействия созданию добровольных трудовых молодежных отрядов».<text:line-break/>К участию в Форуме приглашены: представители Мосгордумы, Департамента образования города Москвы, Департамента культуры города Москвы, Департамента труда и социальной защиты населения города Москвы, префектур города Москвы, некоммерческого сектора ориентированного на развитие добровольчества (волонтерства) и благотворительности, а также представители коммерческих структур, имеющие опыт корпоративного добровольчества (волонтерства).<text:line-break/>Проект программы форума, заявка на участие, а также пресс-релиз опубликованы в интернете: <text:a xlink:type="simple" xlink:href="http://vk.com/rmoo_centerdtmo" office:name=""><text:span text:style-name="Definition">http://vk.com/rmoo_centerdtmo</text:span></text:a><text:line-break/><text:span text:style-name="T1">ПРЕЗЕНТАЦИЯ</text:span></text:p>
      <text:p text:style-name="Text_20_body"><text:line-break/></text:p>
      <text:p text:style-name="Text_20_body">Адрес страницы: <text:a xlink:type="simple" xlink:href="http://uzhnoport.mos.ru/presscenter/news/detail/4218146.html" office:name=""><text:span text:style-name="Definition">http://uzhnoport.mos.ru/presscenter/news/detail/4218146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08:40:03Z</meta:creation-date>
    <dc:date>2023-09-20T08:40:03Z</dc:date>
  </office:meta>
</office:document-meta>
</file>