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утболисты-из-южнопортового-победили-команды-британской-международной-школы"/>Футболисты из Южнопортового победили команды Британской международной школы<text:bookmark-end text:name="футболисты-из-южнопортового-победили-команды-британской-международной-школы"/></text:h>
      <text:p text:style-name="First_20_paragraph">28.11.2016</text:p>
      <text:p text:style-name="Text_20_body">На товарищеских играх с учащимися Британской международной школы футболисты из Южнопортового, занимающиеся в молодежном творческом клубе «Святогор», стали победителями в двух возрастных группах из трех. Об этом сообщила руководитель клуба «Святогор» Людмила Журавлева.</text:p>
      <text:p text:style-name="Text_20_body"><text:line-break/></text:p>
      <text:p text:style-name="Text_20_body">– Мероприятие было приурочено к Международному дню матери. Любимым мамам посвятили свои победы наши воспитанники. Все участники получили большой заряд положительных эмоций и дополнительный опыт соревнований, – рассказала Людмила Журавлева.</text:p>
      <text:p text:style-name="Text_20_body"><text:line-break/></text:p>
      <text:p text:style-name="Text_20_body">Команда младшей возрастной группы выиграла со счетом 5:2, а средней – со счетом 8:5. Старшие ребята сыграли вничью – 2:2. (мю)</text:p>
      <text:p text:style-name="Text_20_body"><text:line-break/></text:p>
      <text:p text:style-name="Text_20_body">Адрес страницы: <text:a xlink:type="simple" xlink:href="http://uzhnoport.mos.ru/presscenter/news/detail/4308690.html" office:name=""><text:span text:style-name="Definition">http://uzhnoport.mos.ru/presscenter/news/detail/4308690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21:33:55Z</meta:creation-date>
    <dc:date>2023-09-26T21:33:55Z</dc:date>
  </office:meta>
</office:document-meta>
</file>