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ля-шести-автобусных-маршрутов-в-ювао-введен-новый-график"/>Для шести автобусных маршрутов в ЮВАО введен новый график<text:bookmark-end text:name="для-шести-автобусных-маршрутов-в-ювао-введен-новый-график"/></text:h>
      <text:p text:style-name="First_20_paragraph">06.12.2016</text:p>
      <text:p text:style-name="Text_20_body"><text:span text:style-name="T1">На новый рабочий график перешли шесть автобусных маршрутов в ЮВАО. Изменения в расписании внесли по многочисленным просьбам пассажиров.</text:span></text:p>
      <text:p text:style-name="Text_20_body">Так, три дополнительные машины вышли на маршрут № 471, что позволило сократить интервалы движения в часы пик. Кроме того, благодаря дополнительно введенному автобусу скорректировано расписание на маршруте №522, интервалы движения автобусов стали более равномерными. Еще две машины добавили на маршрут № 551, сократив интервалы движения в часы пиковых нагрузок.</text:p>
      <text:p text:style-name="Text_20_body">На маршрутах № 334, № 443 и № 530 также изменено расписание: интервалы скорректированы с учетом колебаний пассажиропотока в течение дня (на двух первых маршрутах – по выходным, на 530-м – по всем дням недели).</text:p>
      <text:p text:style-name="Text_20_body">Отметим, что внести свои предложения по работе автобусов пассажиры могут, обратившись в контакт-центр «Московский транспорт» по телефону 8 (495) 539-54-54 (или по короткому номеру 3210 при звонке с мобильного телефона), а также через портал transport.mos.ru. (аг) </text:p>
      <text:p text:style-name="Text_20_body"><text:line-break/></text:p>
      <text:p text:style-name="Text_20_body">Адрес страницы: <text:a xlink:type="simple" xlink:href="http://uzhnoport.mos.ru/presscenter/news/detail/4369842.html" office:name=""><text:span text:style-name="Definition">http://uzhnoport.mos.ru/presscenter/news/detail/4369842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9T22:52:51Z</meta:creation-date>
    <dc:date>2023-10-09T22:52:51Z</dc:date>
  </office:meta>
</office:document-meta>
</file>