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рошенный-автомобиль-вывезли-с-1-й-дубровской-улицы"/>Брошенный автомобиль вывезли с 1-й Дубровской улицы<text:bookmark-end text:name="брошенный-автомобиль-вывезли-с-1-й-дубровской-улицы"/></text:h>
      <text:p text:style-name="First_20_paragraph">07.12.2016</text:p>
      <text:p text:style-name="Text_20_body">Из двора дома №4Б по 1-й Дубровской улице вывезли автомобиль, имеющий признаки брошенного. На разукомплектованную машину внимание властей обратил местный житель – он обратился на портал «Наш город» с просьбой убрать транспортное средство.</text:p>
      <text:p text:style-name="Text_20_body">На просьбу мужчины спустя несколько дней был дан официальный ответ за подписью главы управы района Южнопортовый Сергея Никитина.</text:p>
      <text:p text:style-name="Text_20_body">«Указанное в сообщении транспортное средство перемещено ГБУ «Автомобильные дороги» на стоянку временного хранения», - говорится в сообщении.</text:p>
      <text:p text:style-name="Text_20_body">Напомним, оставить сообщение на портале может любой житель столицы. Для этого необходимо пройти несложную регистрацию и выбрать подходящую категорию. Всего категорий 24: многоквартирные дома, дворовые территории, дороги, поликлиники, нестационарные торговые объекты, аптеки, парки и другие. (аг) </text:p>
      <text:p text:style-name="Text_20_body"><text:line-break/></text:p>
      <text:p text:style-name="Text_20_body">Адрес страницы: <text:a xlink:type="simple" xlink:href="http://uzhnoport.mos.ru/presscenter/news/detail/4377749.html" office:name=""><text:span text:style-name="Definition">http://uzhnoport.mos.ru/presscenter/news/detail/4377749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08:35:40Z</meta:creation-date>
    <dc:date>2023-09-20T08:35:40Z</dc:date>
  </office:meta>
</office:document-meta>
</file>