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новогодний-литературно-музыкальный-вечер-пройдет-в-библиотеке-на-велозаводской"/>Предновогодний литературно-музыкальный вечер пройдет в библиотеке на Велозаводской<text:bookmark-end text:name="предновогодний-литературно-музыкальный-вечер-пройдет-в-библиотеке-на-велозаводской"/></text:h>
      <text:p text:style-name="First_20_paragraph">21.12.2016</text:p>
      <text:p text:style-name="Text_20_body">Литературно-музыкальный вечер, посвященный наступающему Новому году, в четверг, 22 декабря, пройдет в библиотеке №124 района Южнопортовый. Об этом сообщили в пресс-службе Централизованной библиотечной системы Юго-Восточного округа.</text:p>
      <text:p text:style-name="Text_20_body">– В преддверии самой волшебной ночи в году гости услышат праздничные стихотворения и песни, которые для них подготовил литературно-музыкальный клуб «Живая книга #Ваганты», – рассказали в пресс-службе.</text:p>
      <text:p text:style-name="Text_20_body">Мероприятие будет проходить в библиотеке с 19.00 до 21.00. Вход свободный. Возрастное ограничение 16+.</text:p>
      <text:p text:style-name="Text_20_body">Напомним, библиотека №124 находится по адресу улица Велозаводская, дом 11/1. (мю)</text:p>
      <text:p text:style-name="Text_20_body"><text:line-break/></text:p>
      <text:p text:style-name="Text_20_body">Адрес страницы: <text:a xlink:type="simple" xlink:href="http://uzhnoport.mos.ru/presscenter/news/detail/4492434.html" office:name=""><text:span text:style-name="Definition">http://uzhnoport.mos.ru/presscenter/news/detail/4492434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3T12:54:03Z</meta:creation-date>
    <dc:date>2024-08-13T12:54:03Z</dc:date>
  </office:meta>
</office:document-meta>
</file>