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5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6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7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8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  <style:style style:name="P3" style:family="paragraph" style:parent-style-name="Text_20_body" style:list-style-name="L3">
      <style:paragraph-properties fo:margin-top="0in" fo:margin-bottom="0in"/>
    </style:style>
    <style:style style:name="P4" style:family="paragraph" style:parent-style-name="Text_20_body" style:list-style-name="L4">
      <style:paragraph-properties fo:margin-top="0in" fo:margin-bottom="0in"/>
    </style:style>
    <style:style style:name="P5" style:family="paragraph" style:parent-style-name="Text_20_body" style:list-style-name="L5">
      <style:paragraph-properties fo:margin-top="0in" fo:margin-bottom="0in"/>
    </style:style>
    <style:style style:name="P6" style:family="paragraph" style:parent-style-name="Text_20_body" style:list-style-name="L6">
      <style:paragraph-properties fo:margin-top="0in" fo:margin-bottom="0in"/>
    </style:style>
    <style:style style:name="P7" style:family="paragraph" style:parent-style-name="Text_20_body" style:list-style-name="L7">
      <style:paragraph-properties fo:margin-top="0in" fo:margin-bottom="0in"/>
    </style:style>
    <style:style style:name="P8" style:family="paragraph" style:parent-style-name="Text_20_body" style:list-style-name="L8">
      <style:paragraph-properties fo:margin-top="0in" fo:margin-bottom="0in"/>
    </style:style>
  </office:automatic-styles>
  <office:body>
    <office:text>
      <text:h text:style-name="Heading_20_3" text:outline-level="3"><text:bookmark-start text:name="в-москве-в-2016-году-введено-рекордное-число-дорог-и-путей-рельсового-транспорта---собянин"/>В Москве в 2016 году введено рекордное число дорог и путей рельсового транспорта - Собянин<text:bookmark-end text:name="в-москве-в-2016-году-введено-рекордное-число-дорог-и-путей-рельсового-транспорта---собянин"/></text:h>
      <text:p text:style-name="First_20_paragraph">28.12.2016</text:p>
      <text:p text:style-name="Text_20_body"><text:span text:style-name="T1">Столичный градоначальник сообщил о своеобразном городском рекорде в сфере дорожного строительства.</text:span></text:p>
      <text:p text:style-name="Text_20_body">В ходе еженедельного заседания президиума Правительства Москвы мэр Москвы Сергей Собянин сообщил о том, что показатели объемов дорожного строительства столицы в этом году достигли рекордных показателей.</text:p>
      <text:p text:style-name="Text_20_body">Прежде всего, речь идет о запуске пассажирского движения по Московскому центральному кольцу, пояснил Собянин.</text:p>
      <text:p text:style-name="Text_20_body">Кроме того, еще один важным для Москвы проектом столичный градоначальник назвал строительство Северо-Восточной хорды.</text:p>
      <text:p text:style-name="Text_20_body">«Количество выбросов от автомашин после строительства Северо-Восточной хорды должно снизится на 10% от всего объема выбросов автомашин в Москве», — подчеркнул Собянин.</text:p>
      <text:p text:style-name="Text_20_body">Кроме экологического эффекта, реализация проекта позволит значительно снизить количество пробок в столице.</text:p>
      <text:p text:style-name="Text_20_body">Главным итогом работы Строительного комплекса Москвы в 2016 г. стало сохранение высоких темпов строительства жилья, иной недвижимости и объектов дорожно-транспортной инфраструктуры.</text:p>
      <text:p text:style-name="Text_20_body">В сентябре 2016 г. было открыто движение пассажирских поездов по Московскому центральному кольцу (МЦК), которое стало вторым наземным кольцом столичного метро. Впервые в истории Москвы было одновременно введено 54 км путей и 31 станция. С первых дней работы МЦК завоевало популярность среди москвичей: вторым кольцом метро ежедневно пользуются свыше 300 тыс. пассажиров.</text:p>
      <text:p text:style-name="Text_20_body">Помимо МЦК в 2016 г. в Москве были введены 8 новых станций метро.</text:p>
      <text:p text:style-name="Text_20_body">Был обеспечен рекордный ввод дорожных объектов — 101,6 км дорог, 45 мостов, тоннелей и эстакад, 21 пешеходный переход. В числе наиболее важных завершенных проектов:</text:p>
      <text:list text:style-name="L1">
        <text:list-item>
          <text:p text:style-name="P1">эстакада прямого хода по Липецкой улице;</text:p>
        </text:list-item>
      </text:list>
      <text:list text:style-name="L2">
        <text:list-item>
          <text:p text:style-name="P2">участки Калужского шоссе;</text:p>
        </text:list-item>
      </text:list>
      <text:list text:style-name="L3">
        <text:list-item>
          <text:p text:style-name="P3">транспортная развязка на 41 км Ленинградского шоссе;</text:p>
        </text:list-item>
      </text:list>
      <text:list text:style-name="L4">
        <text:list-item>
          <text:p text:style-name="P4">эстакада прямого хода Волгоградского проспекта на пересечении с Волжским бульваром;</text:p>
        </text:list-item>
      </text:list>
      <text:list text:style-name="L5">
        <text:list-item>
          <text:p text:style-name="P5">эстакада прямого хода Щёлковского шоссе на пересечении с улицей 9-я Парковая;</text:p>
        </text:list-item>
      </text:list>
      <text:list text:style-name="L6">
        <text:list-item>
          <text:p text:style-name="P6">участки Северо-Западной хорды, включая винчестерный тоннель на улице Народного Ополчения и эстакаду на пересечении улиц Рябиновая и Генерала Дорохова;</text:p>
        </text:list-item>
      </text:list>
      <text:list text:style-name="L7">
        <text:list-item>
          <text:p text:style-name="P7">Волоколамский автодорожный путепровод;</text:p>
        </text:list-item>
      </text:list>
      <text:list text:style-name="L8">
        <text:list-item>
          <text:p text:style-name="P8">участок Северо-Восточной хорды — от Измайловского до Щёлковского шоссе.</text:p>
        </text:list-item>
      </text:list>
      <text:p text:style-name="First_20_paragraph">Кроме того, продолжаются работы по развитию дорожного каркаса Новой Москвы.</text:p>
      <text:p text:style-name="Text_20_body"><text:line-break/></text:p>
      <text:p text:style-name="Text_20_body">Адрес страницы: <text:a xlink:type="simple" xlink:href="http://uzhnoport.mos.ru/presscenter/news/detail/4548198.html" office:name=""><text:span text:style-name="Definition">http://uzhnoport.mos.ru/presscenter/news/detail/4548198.html</text:span></text:a></text:p>
      <text:p text:style-name="Text_20_body"><text:a xlink:type="simple" xlink:href="http://uzhnoport.mos.ru" office:name=""><text:span text:style-name="Definition">Управа Южнопортов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1T21:22:27Z</meta:creation-date>
    <dc:date>2023-07-11T21:22:27Z</dc:date>
  </office:meta>
</office:document-meta>
</file>