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моста-через-кожуховский-затон-утвержден-москомархитектурой"/>Проект моста через Кожуховский затон утвержден Москомархитектурой<text:bookmark-end text:name="проект-моста-через-кожуховский-затон-утвержден-москомархитектурой"/></text:h>
      <text:p text:style-name="First_20_paragraph">28.12.2016</text:p>
      <text:p text:style-name="Text_20_body"><text:span text:style-name="T1">Проект моста через Кожуховский затон утвержден Москомархитектурой. Сооружение станет частью проектируемой улично-дорожной сети, ведущей к парку развлечений «Остров мечты» в Нагатинской пойме. Об этом сообщили в пресс-службе ведомства.</text:span></text:p>
      <text:p text:style-name="Text_20_body">Как отметили в Москомархитектуре, мост является частью участка продления Симоновской набережной: от Южного речного вокзала до Южнопортового проезда.</text:p>
      <text:p text:style-name="Text_20_body">— При развитии улично-дорожной сети к парку развлечений, с проспекта Андропова будет снята функция единственной транспортной артерии, соединяющей центр и периферию в этом месте, — пояснили в пресс-службе.</text:p>
      <text:p text:style-name="Text_20_body">Длина моста составит порядка 530 метров. Объект будет состоять из двух параллельных конструкций с тремя полосами движения каждый и широкими тротуарами. Кроме того, один из пешеходных переходов будет построен под съездом с Проектируемого проезда 4062 на проспект Андропова в районе парка. Его оборудуют лифтами для инвалидов. Второй переход, оборудованный пандусами, появится под проектируемой дорогой в районе Южного речного вокзала. Лестницы обоих переходов оборудуют автоматизированной системой удаления снега, а вдоль 2-го Южнопортового проезда установят три шумозащитных экрана. (аг)</text:p>
      <text:p text:style-name="Text_20_body"><text:line-break/></text:p>
      <text:p text:style-name="Text_20_body">Адрес страницы: <text:a xlink:type="simple" xlink:href="http://uzhnoport.mos.ru/presscenter/news/detail/4551621.html" office:name=""><text:span text:style-name="Definition">http://uzhnoport.mos.ru/presscenter/news/detail/4551621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17:28:17Z</meta:creation-date>
    <dc:date>2025-01-09T17:28:17Z</dc:date>
  </office:meta>
</office:document-meta>
</file>