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начале-голосования-за-видеопоздравления-для-деда-мороза-центр-объявил-эко-в-южнопортовом"/>О начале голосования за видеопоздравления для Деда Мороза Центр объявил «ЭКО» в Южнопортовом<text:bookmark-end text:name="о-начале-голосования-за-видеопоздравления-для-деда-мороза-центр-объявил-эко-в-южнопортовом"/></text:h>
      <text:p text:style-name="First_20_paragraph">28.12.2016</text:p>
      <text:p text:style-name="Text_20_body"><text:span text:style-name="T1">Голосование за работы, представленные на новогодний конкурс «Видеооткрытка Деду Морозу», стартовало в центре творческого развития и гуманитарного образования «Экономика-культура-образование». Об этом сообщили в администрации центра.</text:span></text:p>
      <text:p text:style-name="Text_20_body">— В голосовании представлено 15 видеопоздравлений. В конкурсе участвовали жители района, воспитанники, спортсмены и творческие коллективы центра. Увидеть и оценить ролики можно в официальной группе нашего центра «ВКонтакте». Набравшие больше всего голосов получат грамоты и подарки от Деда Мороза, — рассказали в администрации.</text:p>
      <text:p text:style-name="Text_20_body">Голосование началось 26 декабря и продлится до 9 января. Посмотреть видеопоздравления и отдать свой голос понравившимся участникам можно по ссылке: <text:a xlink:type="simple" xlink:href="https://vk.com/goeko.centre" office:name=""><text:span text:style-name="Definition">https://vk.com/goeko.centre</text:span></text:a></text:p>
      <text:p text:style-name="Text_20_body">Напомним, центр «ЭКО» находится по адресу Новоостаповская ул., д. 10, стр. 1. (аг)</text:p>
      <text:p text:style-name="Text_20_body"><text:line-break/></text:p>
      <text:p text:style-name="Text_20_body">Адрес страницы: <text:a xlink:type="simple" xlink:href="http://uzhnoport.mos.ru/presscenter/news/detail/4551734.html" office:name=""><text:span text:style-name="Definition">http://uzhnoport.mos.ru/presscenter/news/detail/4551734.html</text:span></text:a></text:p>
      <text:p text:style-name="Text_20_body"><text:a xlink:type="simple" xlink:href="http://uzhnoport.mos.ru" office:name=""><text:span text:style-name="Definition">Управа Южнопортов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8T01:23:28Z</meta:creation-date>
    <dc:date>2023-08-18T01:23:28Z</dc:date>
  </office:meta>
</office:document-meta>
</file>