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школе-южнопортового-открылся-зал-памяти-и-славы-подразделения-антитеррора-альфа"/>В школе Южнопортового открылся Зал Памяти и Славы подразделения антитеррора «Альфа»<text:bookmark-end text:name="в-школе-южнопортового-открылся-зал-памяти-и-славы-подразделения-антитеррора-альфа"/></text:h>
      <text:p text:style-name="First_20_paragraph">29.12.2016</text:p>
      <text:p text:style-name="Text_20_body">Зал Памяти и Славы подразделения антитеррора «Альфа» открылся в школе № 2129 имени Героя Советского Союза П. И. Романова района Южнопортовый. Об этом сообщили в администрации образовательного учреждения.</text:p>
      <text:p text:style-name="Text_20_body">На церемонии открытия присутствовали почетные гости, действующие сотрудники Группы «А» Центра специального назначения ФСБ России, делегации обучающихся всех школьных отделений, а также кадеты, показавшие лучшие результаты в учебе и внеурочной деятельности.</text:p>
      <text:p text:style-name="Text_20_body">Открыли Зал Славы президент Международной ассоциации ветеранов Группы «А» Центра специального назначения ФСБ России Сергей Гончаров и Нина Зудина, жена капитана Геннадия Зудина, кавалера ордена Красного Знамени.</text:p>
      <text:p text:style-name="Text_20_body">— Открытие Зала Памяти и Славы стало возможным при большой поддержке партнерской ветеранской организации — Международной ассоциации ветеранов подразделения антитеррора «Альфа». Администрация школы выражает благодарность совету ассоциации за предоставленные материалы и неоценимую консультационную помощь. Искренние слова благодарности хочется сказать и сотрудникам школы, внесшим посильный личный вклад в общее дело, — отметили в администрации образовательного учреждения.</text:p>
      <text:p text:style-name="Text_20_body"><text:line-break/></text:p>
      <text:p text:style-name="Text_20_body">Адрес страницы: <text:a xlink:type="simple" xlink:href="http://uzhnoport.mos.ru/presscenter/news/detail/4560761.html" office:name=""><text:span text:style-name="Definition">http://uzhnoport.mos.ru/presscenter/news/detail/4560761.html</text:span></text:a></text:p>
      <text:p text:style-name="Text_20_body"><text:a xlink:type="simple" xlink:href="http://uzhnoport.mos.ru" office:name=""><text:span text:style-name="Definition">Управа Южнопортов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2T07:11:45Z</meta:creation-date>
    <dc:date>2023-07-12T07:11:45Z</dc:date>
  </office:meta>
</office:document-meta>
</file>