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территории-ювао-снесут-семь-незаконных-построек"/>На территории ЮВАО снесут семь незаконных построек<text:bookmark-end text:name="на-территории-ювао-снесут-семь-незаконных-построек"/></text:h>
      <text:p text:style-name="First_20_paragraph">30.12.2016</text:p>
      <text:p text:style-name="Text_20_body">Очередной список незаконно возведенных построек, которые подлежат сносу утвердили московские власти.</text:p>
      <text:p text:style-name="Text_20_body">В общей сложности в нем числится 54 объекта самостроя, общая площадь которых составляет более 19000 кв. метров. При этом семь из них расположены на территории Юго-Восточного округа. Об этом журналистам сообщил начальник управления градостроительного регулирования ЮВАО Петр Шипов.</text:p>
      <text:p text:style-name="Text_20_body">− Столичная госинспекция по недвижимости эффективно борется с самостроем. Мы рассчитываем провести снос объектов в течение года, − рассказал Петр Шипов.</text:p>
      <text:p text:style-name="Text_20_body">Напомним, что недавно в столице был завершен снос 43 сооружений общей площадью 26,7 тыс. кв. метров. При этом владельцы более 90 процентов незаконных построек снесли их добровольно. (ип)</text:p>
      <text:p text:style-name="Text_20_body"><text:line-break/></text:p>
      <text:p text:style-name="Text_20_body">Адрес страницы: <text:a xlink:type="simple" xlink:href="http://uzhnoport.mos.ru/presscenter/news/detail/4570012.html" office:name=""><text:span text:style-name="Definition">http://uzhnoport.mos.ru/presscenter/news/detail/4570012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13:22:31Z</meta:creation-date>
    <dc:date>2023-08-08T13:22:31Z</dc:date>
  </office:meta>
</office:document-meta>
</file>