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лешмоб-юные-истоковские-книголюбы-провели-в-южнопортовом"/>Флешмоб «Юные Истоковские книголюбы» провели в Южнопортовом<text:bookmark-end text:name="флешмоб-юные-истоковские-книголюбы-провели-в-южнопортовом"/></text:h>
      <text:p text:style-name="First_20_paragraph">01.06.2020</text:p>
      <text:p text:style-name="Text_20_body"><text:span text:style-name="T1">«Читайте, девчонки! Читайте, мальчишки! Плохому не учат любимые книжки!»</text:span></text:p>
      <text:p text:style-name="Text_20_body">Под таким девизом накануне замечательного праздника, посвященного «Дню защиты детей», в Семейном Центре Истоки» Южнопортового района прошел Флешмоб «Юные Истоковские Книголюбы».</text:p>
      <text:p text:style-name="Text_20_body">Дети из семей, состоящих на сопровождении в Отделении ранней профилактики семейного неблагополучия, с большим удовольствием приняли участие, поделились своими любимыми книжками, написали короткие эссе, в которых рассказали о героях любимых книг.</text:p>
      <text:p text:style-name="Text_20_body"><text:line-break/></text:p>
      <text:p text:style-name="Text_20_body">Адрес страницы: <text:a xlink:type="simple" xlink:href="http://uzhnoport.mos.ru/presscenter/news/detail/8934624.html" office:name=""><text:span text:style-name="Definition">http://uzhnoport.mos.ru/presscenter/news/detail/8934624.html</text:span></text:a></text:p>
      <text:p text:style-name="Text_20_body"><text:a xlink:type="simple" xlink:href="http://uzhnoport.mos.ru" office:name=""><text:span text:style-name="Definition">Управа Южнопортов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0:33:40Z</meta:creation-date>
    <dc:date>2023-07-26T00:33:40Z</dc:date>
  </office:meta>
</office:document-meta>
</file>